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bouwen van een nieuw ontmoetingscentrum aan het bestaande complex aan Van Beethovenlaan 435 tot en met 651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an Beethovenlaan 435 t/m 651</text:p>
                    <text:p text:style-name="table_al">3144AL/AM/AN/AP/AR</text:p>
                  </table:table-cell>
                  <table:table-cell table:style-name="entry" table:number-rows-spanned="1" table:number-columns-spanned="1">
                    <text:p text:style-name="table_al">Bouwen nieuw ontmoetingscentrum aan bestaand complex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753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nieuw ontmoetingscentrum aan het bestaande complex aan Van Beethovenlaan 435 tot en met 651 te Maas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74</meta:user-defined>
    <meta:user-defined meta:name="OVERHEIDop.GmbID/DC.identifier">gmb-2026-375374</meta:user-defined>
    <meta:user-defined meta:name="OVERHEIDop.versieInformatie"/>
  </office:meta>
</office:document-meta>
</file>