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Toterfoutse Kermis van 14 t/m 16 augustus 2026 aan de Toterfout 13A t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1139</text:span>. Op 30 juli 2026 is de acceptatie naar de aanvrager verzonden.</text:p>
            <text:p text:style-name="common-al">De zaak betreft locatie Toterfout 13A te Veldhoven en heeft de omschrijving "Toterfoutse Kermis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53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1139</meta:user-defined>
    <meta:user-defined meta:name="DCTERMS.abstract">Toterfoutse Kermis</meta:user-defined>
    <dc:language>nl</dc:language>
    <meta:user-defined meta:name="OVERHEIDop.locatietype/OVERHEIDop.gebiedsmarkering">Punt</meta:user-defined>
    <meta:user-defined meta:name="DC.title">Acceptatie evenement Toterfoutse Kermis van 14 t/m 16 augustus 2026 aan de Toterfout 13A te Vel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73</meta:user-defined>
    <meta:user-defined meta:name="OVERHEIDop.GmbID/DC.identifier">gmb-2026-375373</meta:user-defined>
    <meta:user-defined meta:name="OVERHEIDop.versieInformatie"/>
  </office:meta>
</office:document-meta>
</file>