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staureren van het monument, gebruiken van de bollenschuur ten behoeve van wonen, vervangen van het platte dak door een nieuw zadeldak op de bestaande aanbouw en slopen en herbouwen van een loods op de locatie Gerrit van Assendelftstraat 42 te Heemskerk, verzonden 31 juli 2026, DSO nummer 2026070301801, zaaknummer Z/2026/503824</text:p>
      <text:section text:name="zakelijke-mededeling_id1-3-2" text:style-name="zakelijke-mededeling">
        <text:section text:name="zakelijke-mededeling-tekst_id1-3-2-1" text:style-name="zakelijke-mededeling-tekst">
          <text:section text:name="tekst_id1-3-2-1-1" text:style-name="tekst">
            <text:p text:style-name="common-al">Gemeente Heemskerk heeft een aanvraag voor een omgevingsvergunning ontvangen. Gemeente Heemskerk geeft hiermee toestemming voor het restaureren van het monument, gebruiken van de bollenschuur ten behoeve van wonen, vervangen van het platte dak door een nieuw zadeldak op de bestaande aanbouw en slopen en herbouwen van een loods op de locatie Gerrit van Assendelftstraat 42 te Heemskerk.</text:p>
            <text:p text:style-name="common-al"/>
            <text:p text:style-name="common-al">
            <text:span text:style-name="nadrukvet">Waarom publiceert gemeente Heemskerk dit bericht?</text:span>
          </text:p>
            <text:p text:style-name="common-al">Een vergunning wordt bij gemeente Heemskerk aangevraagd om toestemming te krijgen om iets te bouwen, verbouwen, gebruiken, kappen of aan te leggen. Met dit bericht laat gemeente Heemskerk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53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AV0160</meta:user-defined>
    <dc:language>nl</dc:language>
    <meta:user-defined meta:name="DC.title">Toestemming voor het restaureren van het monument, gebruiken van de bollenschuur ten behoeve van wonen, vervangen van het platte dak door een nieuw zadeldak op de bestaande aanbouw en slopen en herbouwen van een loods op de locatie Gerrit van Assendelftstraat 42 te Heemskerk, verzonden 31 juli 2026, DSO nummer 2026070301801, zaaknummer Z/2026/503824</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32</meta:user-defined>
    <meta:user-defined meta:name="OVERHEIDop.publicationIssue">375370</meta:user-defined>
    <meta:user-defined meta:name="OVERHEIDop.GmbID/DC.identifier">gmb-2026-375370</meta:user-defined>
    <meta:user-defined meta:name="OVERHEIDop.versieInformatie"/>
  </office:meta>
</office:document-meta>
</file>