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eemsterstraat 548 1024 B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extra brandscheiding (optimalisatie) in de verkeersruimte van de eerste, tweede en derde verdieping met behoud van de woon-zorgfunctie.</text:p>
            <text:p text:style-name="common-al">Besluit:</text:p>
            <text:p text:style-name="common-al">Besluit verzonden op: 03-08-2026</text:p>
            <text:p text:style-name="common-al">Zaakadres: Beemsterstraat 548 1024BV Amsterdam</text:p>
            <text:p text:style-name="common-al">Zaaknummer: Z2026-010432</text:p>
            <text:p text:style-name="common-al">DSO-nummer: 202603070013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10432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36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432</meta:user-defined>
    <meta:user-defined meta:name="DCTERMS.abstract">realiseren van een extra brandscheiding (optimalisatie) in de verkeersruimte van de eerste, tweede en derde verdieping met behoud van de...........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eemsterstraat 548 1024 BV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69</meta:user-defined>
    <meta:user-defined meta:name="OVERHEIDop.GmbID/DC.identifier">gmb-2026-375369</meta:user-defined>
    <meta:user-defined meta:name="OVERHEIDop.versieInformatie"/>
  </office:meta>
</office:document-meta>
</file>