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5 augustus 2026 op de locatie Statenplein te Dordrecht zaaknummer 90036910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5 augustus 2026 op de locatie Statenplein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753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voor het organiseren van een klein evenement op 5 augustus 2026 op de locatie Statenplein te Dordrecht zaaknummer 900369102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68</meta:user-defined>
    <meta:user-defined meta:name="OVERHEIDop.GmbID/DC.identifier">gmb-2026-375368</meta:user-defined>
    <meta:user-defined meta:name="OVERHEIDop.versieInformatie"/>
  </office:meta>
</office:document-meta>
</file>