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een led scherm  op het perceel Amsterdamseweg 39 B, 3812 RP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led scherm  op het perceel Amsterdamseweg 39 B, 3812 RP Amersfoort</text:span>
          </text:p>
            <text:p text:style-name="common-al">De Gemeente Amersfoort heeft op 17-07-2026 een aanvraag voor een omgevingsvergunning ontvangen voor het plaatsen van een led scherm  op het perceel Amsterdamseweg 39 B, 3812 RP Amersfoort, met kenmerk CLZ-00038764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1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535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8764</meta:user-defined>
    <dc:language>nl</dc:language>
    <meta:user-defined meta:name="OVERHEIDop.locatietype/OVERHEIDop.gebiedsmarkering">Punt</meta:user-defined>
    <meta:user-defined meta:name="DC.title">Ontvangen aanvraag omgevingsvergunning voor het plaatsen van een led scherm  op het perceel Amsterdamseweg 39 B, 3812 RP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59</meta:user-defined>
    <meta:user-defined meta:name="OVERHEIDop.GmbID/DC.identifier">gmb-2026-375359</meta:user-defined>
    <meta:user-defined meta:name="OVERHEIDop.versieInformatie"/>
  </office:meta>
</office:document-meta>
</file>