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  <text:list-style style:name="id1-3-2-1-1-6-5">
      <text:list-level-style-bullet text:bullet-char="-" text:level="1">
        <style:list-level-properties text:min-label-width="10mm"/>
      </text:list-level-style-bullet>
    </text:list-style>
    <text:list-style style:name="id1-3-2-1-1-6-6">
      <text:list-level-style-bullet text:bullet-char="-" text:level="1">
        <style:list-level-properties text:min-label-width="10mm"/>
      </text:list-level-style-bullet>
    </text:list-style>
    <text:list-style style:name="id1-3-2-1-1-6-7">
      <text:list-level-style-bullet text:bullet-char="-" text:level="1">
        <style:list-level-properties text:min-label-width="10mm"/>
      </text:list-level-style-bullet>
    </text:list-style>
    <text:list-style style:name="id1-3-2-1-1-6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525, Geldropseweg 36 5611SJ Eindhoven, Geldropseweg 38 5611SJ Eindhoven, Geldropseweg 38A 5611SJ Eindhoven, Geldropseweg 40 5611SJ Eindhoven, Geldropseweg 40A 5611SJ Eindhoven, Willem van Hornestraat 2 5611PV Eindhoven, Willem van Hornestraat 4 5611PV Eindhoven, Willem van Hornestraat 4A 5611P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525 </text:p>
            <text:p text:style-name="common-al"> Omschrijving: transformeren en optoppen van het gebouw t.b.v. winkelfunctie op de begane grond en woonfunctie op de verdiepinge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Geldropseweg 36 5611SJ Eindhoven</text:p>
              </text:list-item>
              <text:list-item text:style-override="id1-3-2-1-1-6-2">
                <text:number>-</text:number>
                <text:p text:style-name="al"/>
                <text:p text:style-name="al">Geldropseweg 38 5611SJ Eindhoven</text:p>
              </text:list-item>
              <text:list-item text:style-override="id1-3-2-1-1-6-3">
                <text:number>-</text:number>
                <text:p text:style-name="al"/>
                <text:p text:style-name="al">Geldropseweg 38A 5611SJ Eindhoven</text:p>
              </text:list-item>
              <text:list-item text:style-override="id1-3-2-1-1-6-4">
                <text:number>-</text:number>
                <text:p text:style-name="al"/>
                <text:p text:style-name="al">Geldropseweg 40 5611SJ Eindhoven</text:p>
              </text:list-item>
              <text:list-item text:style-override="id1-3-2-1-1-6-5">
                <text:number>-</text:number>
                <text:p text:style-name="al"/>
                <text:p text:style-name="al">Geldropseweg 40A 5611SJ Eindhoven</text:p>
              </text:list-item>
              <text:list-item text:style-override="id1-3-2-1-1-6-6">
                <text:number>-</text:number>
                <text:p text:style-name="al"/>
                <text:p text:style-name="al">Willem van Hornestraat 2 5611PV Eindhoven</text:p>
              </text:list-item>
              <text:list-item text:style-override="id1-3-2-1-1-6-7">
                <text:number>-</text:number>
                <text:p text:style-name="al"/>
                <text:p text:style-name="al">Willem van Hornestraat 4 5611PV Eindhoven</text:p>
              </text:list-item>
              <text:list-item text:style-override="id1-3-2-1-1-6-8">
                <text:number>-</text:number>
                <text:p text:style-name="al"/>
                <text:p text:style-name="al">Willem van Hornestraat 4A 5611PV Eindhoven</text:p>
              </text:list-item>
            </text:list>
            <text:p text:style-name="common-al"> Soort aanvraag: Bouwactiviteit (bouwtechnisch deel),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3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525</meta:user-defined>
    <meta:user-defined meta:name="DCTERMS.abstract">transformeren en optoppen van het gebouw t.b.v. winkelfunctie op de begane grond en woonfunctie op de verdiep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5525, Geldropseweg 36 5611SJ Eindhoven, Geldropseweg 38 5611SJ Eindhoven, Geldropseweg 38A 5611SJ Eindhoven, Geldropseweg 40 5611SJ Eindhoven, Geldropseweg 40A 5611SJ Eindhoven, Willem van Hornestraat 2 5611PV Eindhoven, Willem van Hornestraat 4 5611PV Eindhoven, Willem van Hornestraat 4A 5611PV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56</meta:user-defined>
    <meta:user-defined meta:name="OVERHEIDop.GmbID/DC.identifier">gmb-2026-375356</meta:user-defined>
    <meta:user-defined meta:name="OVERHEIDop.versieInformatie"/>
  </office:meta>
</office:document-meta>
</file>