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ijdelijk gebruik gemeentegrond plaatsen container aan Jan Steenlaan 83, 4907 RH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Jan Steenlaan 83, Tijdelijk gebruik gemeentegrond plaatsen container (1102714 ontvangen 03-08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2714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535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71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tijdelijk gebruik gemeentegrond plaatsen container aan Jan Steenlaan 83, 4907 RH Oosterhou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5354</meta:user-defined>
    <meta:user-defined meta:name="OVERHEIDop.GmbID/DC.identifier">gmb-2026-375354</meta:user-defined>
    <meta:user-defined meta:name="OVERHEIDop.versieInformatie"/>
  </office:meta>
</office:document-meta>
</file>