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verzwaren van middenspanningsnet Esdoornstraat, Burgemeester Doormanstraat en Noordkade in Driebrug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Omgevingsdienst Midden-Holland (ODMH) namens gemeente Bodegraven-Reeuwijk besloten om de beslistermijn van de aanvraag met kenmerk 2026-00015180 voor het verzwaren van middenspanningsnet op de locatie Esdoornstraat, Burgemeester Doormanstraat en Noordkade in Driebrugg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7535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5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5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5180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verzwaren van middenspanningsnet Esdoornstraat, Burgemeester Doormanstraat en Noordkade in Driebrug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50</meta:user-defined>
    <meta:user-defined meta:name="OVERHEIDop.GmbID/DC.identifier">gmb-2026-375350</meta:user-defined>
    <meta:user-defined meta:name="OVERHEIDop.versieInformatie"/>
  </office:meta>
</office:document-meta>
</file>