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Baljuwslaan 12 2011MG Haarlem, 0392-2026-0128466, het plaatsen van een dakkapel en het verwijderen van een schoorsteen, ontvangen op 03-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534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4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4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0392-2026-0128466</meta:user-defined>
    <meta:user-defined meta:name="DCTERMS.abstract">het plaatsen van een dakkapel en het verwijderen van een schoorste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Baljuwslaan 12 2011MG Haarlem, 0392-2026-0128466, het plaatsen van een dakkapel en het verwijderen van een schoorsteen, ontvangen op 03-08-2026</meta:user-defined>
    <meta:user-defined meta:name="DCTERMS.W3CDTF/DCTERMS.available">2026-08-06</meta:user-defined>
    <meta:user-defined meta:name="DCTERMS.W3CDTF/OVERHEIDop.jaargang">2026</meta:user-defined>
    <meta:user-defined meta:name="OVERHEIDop.publicationIssue">375348</meta:user-defined>
    <meta:user-defined meta:name="OVERHEIDop.GmbID/DC.identifier">gmb-2026-375348</meta:user-defined>
    <meta:user-defined meta:name="OVERHEIDop.versieInformatie"/>
  </office:meta>
</office:document-meta>
</file>