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gevel en het wijzigen van de brandcompartimentering op de locatie Raadhuisplein 2  te Zandvoort, verzonden 3 augustus 2026, DSO nummer 2026042800274, zaaknummer ODIJ-Z-26-18001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het wijzigen van de gevel en het wijzigen van de brandcompartimentering op de locatie Raadhuisplein 2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53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wijzigen van de gevel en het wijzigen van de brandcompartimentering op de locatie Raadhuisplein 2  te Zandvoort, verzonden 3 augustus 2026, DSO nummer 2026042800274, zaaknummer ODIJ-Z-26-180014</meta:user-defined>
    <meta:user-defined meta:name="DCTERMS.W3CDTF/DCTERMS.available">2026-08-06</meta:user-defined>
    <meta:user-defined meta:name="DCTERMS.W3CDTF/OVERHEIDop.jaargang">2026</meta:user-defined>
    <meta:user-defined meta:name="OVERHEIDop.publicationIssue">375344</meta:user-defined>
    <meta:user-defined meta:name="OVERHEIDop.GmbID/DC.identifier">gmb-2026-375344</meta:user-defined>
    <meta:user-defined meta:name="OVERHEIDop.versieInformatie"/>
  </office:meta>
</office:document-meta>
</file>