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vervangen van bestaande logo op het perceel Prinses Julianaplein 7, 3817 CS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vervangen van bestaande logo op het perceel Prinses Julianaplein 7, 3817 CS Amersfoort</text:span>
          </text:p>
            <text:p text:style-name="common-al">De Gemeente Amersfoort heeft op 23-06-2026 een aanvraag voor een omgevingsvergunning ontvangen voor het vervangen van bestaande logo op het perceel Prinses Julianaplein 7, 3817 CS Amersfoort, met kenmerk CLZ-0003773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534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CLZ-00037738</meta:user-defined>
    <dc:language>nl</dc:language>
    <meta:user-defined meta:name="OVERHEIDop.locatietype/OVERHEIDop.gebiedsmarkering">Punt</meta:user-defined>
    <meta:user-defined meta:name="DC.title">Ontvangen aanvraag omgevingsvergunning voor het vervangen van bestaande logo op het perceel Prinses Julianaplein 7, 3817 CS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40</meta:user-defined>
    <meta:user-defined meta:name="OVERHEIDop.GmbID/DC.identifier">gmb-2026-375340</meta:user-defined>
    <meta:user-defined meta:name="OVERHEIDop.versieInformatie"/>
  </office:meta>
</office:document-meta>
</file>