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620 / Verleende ontheffing art. 35 Alcoholwet / Markt te Linne / Maasgouw / bekendgemaakt op 29 juli 2026 / het zonder vergunning verstrekken van zwak-alcoholhoudende drank tijdens het evenement ‘Kermis Linne’ van 27 augustus 2026 tot en met 31 augustus / Activiteit: Alcoho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9620 / Verleende ontheffing art. 35 Alcoholwet / Markt te Linne / Maasgouw / bekendgemaakt op 29 juli 2026 / het zonder vergunning verstrekken van zwak-alcoholhoudende drank tijdens het evenement ‘Kermis Linne’ van 27 augustus 2026 tot en met 31 augustus / Activiteit: Alcohol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3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026-00009620 </meta:user-defined>
    <dc:language>nl</dc:language>
    <meta:user-defined meta:name="OVERHEIDop.locatietype/OVERHEIDop.gebiedsmarkering">Weg</meta:user-defined>
    <meta:user-defined meta:name="DC.title">Z2026-00009620 / Verleende ontheffing art. 35 Alcoholwet / Markt te Linne / Maasgouw / bekendgemaakt op 29 juli 2026 / het zonder vergunning verstrekken van zwak-alcoholhoudende drank tijdens het evenement ‘Kermis Linne’ van 27 augustus 2026 tot en met 31 augustus / Activiteit: Alcoho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39</meta:user-defined>
    <meta:user-defined meta:name="OVERHEIDop.GmbID/DC.identifier">gmb-2026-375339</meta:user-defined>
    <meta:user-defined meta:name="OVERHEIDop.versieInformatie"/>
  </office:meta>
</office:document-meta>
</file>