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houden van een samenkomst op 5 augustus 2026 op de locatie Bagijnhof 15 te Dordrecht zaaknummer 90036929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houden van een samenkomst op 5 augustus 2026 op de locatie Bagijnhof 15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37533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elding voor het houden van een samenkomst op 5 augustus 2026 op de locatie Bagijnhof 15 te Dordrecht zaaknummer 9003692933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37</meta:user-defined>
    <meta:user-defined meta:name="OVERHEIDop.GmbID/DC.identifier">gmb-2026-375337</meta:user-defined>
    <meta:user-defined meta:name="OVERHEIDop.versieInformatie"/>
  </office:meta>
</office:document-meta>
</file>