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mijnverlenging aanvraag omgevingsvergunning voor verbouwen en wijzigen bestemming en verbreden uitrit op locatie Sint Josephstraat 187, 5104ED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juni 2026 is een aanvraag ontvangen voor verbouwen en wijzigen bestemming en verbreden uitrit op de locatie Sint Josephstraat 187, 5104ED Dongen. De aanvraag is geregistreerd onder zaaknummer Z2026-00000969.  </text:p>
            <text:p text:style-name="common-al">De gemeente Dongen heeft op 4 augustus 2026 besloten de beslistermijn te verlengen met 6 weken. </text:p>
            <text:p text:style-name="last-al">Voor meer informatie kunt u contact opnemen via <text:a xlink:href="mailto:vergunningenhandhaving@dongen.nl" xlink:type="simple">vergunningenhandhaving@dongen.nl</text:a> onder vermelding van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753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6-00000969</meta:user-defined>
    <meta:user-defined meta:name="DCTERMS.abstract">Sint Josephstraat 187, 5104ED Dongen</meta:user-defined>
    <dc:language>nl</dc:language>
    <meta:user-defined meta:name="OVERHEIDop.locatietype/OVERHEIDop.gebiedsmarkering">Vlak</meta:user-defined>
    <meta:user-defined meta:name="DC.title">Termijnverlenging aanvraag omgevingsvergunning voor verbouwen en wijzigen bestemming en verbreden uitrit op locatie Sint Josephstraat 187, 5104ED Dongen</meta:user-defined>
    <meta:user-defined meta:name="OVERHEIDop.datumEindeReactietermijn">2026-09-15</meta:user-defined>
    <meta:user-defined meta:name="OVERHEIDop.terinzageleggingBG">https://jeleefomgeving.nl/inzien/001325978/25788850-9412-454f-96ce-2afc3092c9bf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35</meta:user-defined>
    <meta:user-defined meta:name="OVERHEIDop.GmbID/DC.identifier">gmb-2026-375335</meta:user-defined>
    <meta:user-defined meta:name="OVERHEIDop.versieInformatie"/>
  </office:meta>
</office:document-meta>
</file>