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iguur1i4d013b35-8129-4d8a-bb94-528e7357df8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van gemeentegrond aan de achterkantvan de Sandtmannlaan 24 te Naar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el grond aan de Sandtmannlaan 24 te Naarden te verkopen. </text:p>
            <text:p text:style-name="common-al">Het gaat om een (deel) perceel kadastraal bekend gemeente Naarden, sectie D, nummer 6277, groot ca. 7 m².</text:p>
            <text:p text:style-name="common-al">De koper van het (deel) perceel is de eigenaar van het naastgelegen perceel.</text:p>
            <text:p text:style-name="common-al">Deze groen- en reststrook grenst aan de achtertuin van de eigenaar van de Sandtmannlaan 24 te Naarden en mag uitsluitend als <text:span text:style-name="nadrukvet">tuin</text:span> gebruikt worden.</text:p>
            <text:p text:style-name="common-al">
            <draw:frame><draw:text-box><text:section text:name="plaatje_id1-3-2-1-1-5-1" text:style-name="plaatje">
              <text:p text:style-name="illustratie_id1-3-2-1-1-5-1-1"><draw:frame draw:style-name="illustratie_id1-3-2-1-1-5-1-1" text:anchor-type="paragraph" svg:width="70mm" svg:height="102.30000000000001mm"><draw:image xlink:href="Pictures/Figuur1i4d013b35-8129-4d8a-bb94-528e7357df86.png" xlink:type="simple"/></draw:frame></text:p>
            </text:section></draw:text-box></draw:frame>
          </text:p>
            <text:p text:style-name="common-al">Figuur 1. In oranje te verkopen groen- en reststrook Sandtmannlaan 24 te Bussum</text:p>
            <text:p text:style-name="common-al">
            <text:span text:style-name="nadrukvet">Selectieproces</text:span>
          </text:p>
            <text:p text:style-name="common-al">Bij verkoop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de aankoop. </text:p>
            <text:p text:style-name="common-al">Het voornemen om de voorgenoemde groen- en reststrook aan de aangrenzende eigenaar te verkopen, is gebaseerd op de hiernavolgende argumentatie.</text:p>
            <text:p text:style-name="common-al">
            <text:span text:style-name="nadrukvet">Eén serieuze gegadigde</text:span>
          </text:p>
            <text:p text:style-name="common-al">Aangezien de betreffende groen- en reststrook een oppervlakte heeft van circa 7 m² en grenst aan het perceel van de betreffende koper, komt de groen- en reststrook in aanmerking als groen- en reststrook waarop de in de “Beleidsnota Grondgebruik groen- en reststroken gemeente Gooise Meren”,  hoofdstuk 2. Uitgangspunten voor gronduitgifte van toepassing is. Conform dit beleid worden groen- en reststroken alleen verkocht aan eigenaren van aangrenzende percelen en tevens onder bepaalde voorwaarden, waarvoor verwezen wordt naar het betreffende beleid.</text:p>
            <text:p text:style-name="common-al">De aangrenzende eigenaar wordt dan ook aangeduid als enig serieuze gegadigde en komt om die reden in aanmerking voor aankoop van de groen- en reststrook.</text:p>
            <text:p text:style-name="common-al">
            <text:span text:style-name="nadrukvet">Termijn reactie</text:span>
          </text:p>
            <text:p text:style-name="common-al">Indien u wilt reageren op dit voornemen tot verkoop van de groen- en reststrook dan dient u dit voor  27 augustus,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koop van gemeentegrond Sandtmannlaan 24 te Naarden”)</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53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koop van gemeentegrond aan de achterkantvan de Sandtmannlaan 24 te Naarden</meta:user-defined>
    <meta:user-defined meta:name="DCTERMS.W3CDTF/DCTERMS.available">2026-08-06</meta:user-defined>
    <meta:user-defined meta:name="DCTERMS.W3CDTF/OVERHEIDop.jaargang">2026</meta:user-defined>
    <meta:user-defined meta:name="OVERHEIDop.publicationIssue">375331</meta:user-defined>
    <meta:user-defined meta:name="OVERHEIDop.GmbID/DC.identifier">gmb-2026-375331</meta:user-defined>
    <meta:user-defined meta:name="OVERHEIDop.versieInformatie"/>
  </office:meta>
</office:document-meta>
</file>