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1202 / Verleende evenementenvergunning / Molenveld (kadastraal bekend sectie P nummer359) te Stevensweert / Maasgouw / bekendgemaakt op 29 juli 2026 / het organiseren en houden van het evenement “3e Bondsfeest Bond Eendracht Born-Echt en omstreken” op 29 en 30 augustus 2026 / Activiteit: evene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01202 / Verleende evenementenvergunning / Molenveld (kadastraal bekend sectie P nummer359) te Stevensweert / Maasgouw / bekendgemaakt op 29 juli 2026 / het organiseren en houden van het evenement “3<text:span text:style-name="sup">e</text:span> Bondsfeest Bond Eendracht Born-Echt en omstreken” op 29 en 30 augustus 2026 / Activiteit: evenement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7532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Z2026-00001202 </meta:user-defined>
    <dc:language>nl</dc:language>
    <meta:user-defined meta:name="OVERHEIDop.locatietype/OVERHEIDop.gebiedsmarkering">Weg</meta:user-defined>
    <meta:user-defined meta:name="DC.title">Z2026-00001202 / Verleende evenementenvergunning / Molenveld (kadastraal bekend sectie P nummer359) te Stevensweert / Maasgouw / bekendgemaakt op 29 juli 2026 / het organiseren en houden van het evenement “3e Bondsfeest Bond Eendracht Born-Echt en omstreken” op 29 en 30 augustus 2026 / Activiteit: evenemen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29</meta:user-defined>
    <meta:user-defined meta:name="OVERHEIDop.GmbID/DC.identifier">gmb-2026-375329</meta:user-defined>
    <meta:user-defined meta:name="OVERHEIDop.versieInformatie"/>
  </office:meta>
</office:document-meta>
</file>