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smaerstraat 10-3 1054T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de zolderbergingen naar zelfstandige woning en het realiseren van een dakterras met trap en dakluik</text:p>
            <text:p text:style-name="common-al">Zaakadres: Vosmaerstraat 10-3 1054TB Amsterdam</text:p>
            <text:p text:style-name="common-al">Datum ontvangst: 19-06-2026</text:p>
            <text:p text:style-name="common-al">Zaaknummer: Z2026-027146</text:p>
            <text:p text:style-name="common-al">DSO-nummer: 20260619017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3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46</meta:user-defined>
    <meta:user-defined meta:name="DCTERMS.abstract">omzetten van de zolderbergingen naar zelfstandige woning en het realiseren van een dakterras met trap en dakl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smaerstraat 10-3 1054TB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28</meta:user-defined>
    <meta:user-defined meta:name="OVERHEIDop.GmbID/DC.identifier">gmb-2026-375328</meta:user-defined>
    <meta:user-defined meta:name="OVERHEIDop.versieInformatie"/>
  </office:meta>
</office:document-meta>
</file>