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nheze - Melding Besluit activiteiten leefomgeving (Bal) – Gouverneursweg 1 a, 5473 VB Heeswijk-Dinther, Verzoeklocatie 20260716013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ernheze delen mee dat zij de volgende melding hebben ontvangen:</text:p>
            <text:p text:style-name="common-al">Voor: Het aanleggen van een gesloten bodemenergiesysteem  </text:p>
            <text:p text:style-name="common-al">Locatie: Gouverneursweg 1 a, 5473 VB Heeswijk-Dinther, Verzoeklocatie 2026071601344</text:p>
            <text:p text:style-name="common-al">DSO-kenmerk: 2026071601344</text:p>
            <text:p text:style-name="common-al">Zaaknummer: Z/511076</text:p>
            <text:p text:style-name="common-al">Datum ontvangen: 16-07-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53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nhez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07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Bernheze - Melding Besluit activiteiten leefomgeving (Bal) – Gouverneursweg 1 a, 5473 VB Heeswijk-Dinther, Verzoeklocatie 2026071601344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26</meta:user-defined>
    <meta:user-defined meta:name="OVERHEIDop.GmbID/DC.identifier">gmb-2026-375326</meta:user-defined>
    <meta:user-defined meta:name="OVERHEIDop.versieInformatie"/>
  </office:meta>
</office:document-meta>
</file>