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216 / Verleende omgevingsvergunning / Dorpsstraat 23, 6109 AC te Ohé en Laak / Maasgouw / bekendgemaakt op 30 juli 2026 / het verhuren van een bestaande woonruimte / Activiteit: Afwijken van regels in het omgevingspl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216 / Verleende omgevingsvergunning / Dorpsstraat 23, 6109 AC te Ohé en Laak / Maasgouw / bekendgemaakt op 30 juli 2026 / het verhuren van een bestaande woonruimte / Activiteit: Afwijken van regels in het omgevingsplan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3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0216 </meta:user-defined>
    <dc:language>nl</dc:language>
    <meta:user-defined meta:name="OVERHEIDop.locatietype/OVERHEIDop.gebiedsmarkering">Adres</meta:user-defined>
    <meta:user-defined meta:name="DC.title">Z2026-00010216 / Verleende omgevingsvergunning / Dorpsstraat 23, 6109 AC te Ohé en Laak / Maasgouw / bekendgemaakt op 30 juli 2026 / het verhuren van een bestaande woonruimte / Activiteit: Afwijken van regels in het omgevingspla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22</meta:user-defined>
    <meta:user-defined meta:name="OVERHEIDop.GmbID/DC.identifier">gmb-2026-375322</meta:user-defined>
    <meta:user-defined meta:name="OVERHEIDop.versieInformatie"/>
  </office:meta>
</office:document-meta>
</file>