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Meulmansweg 27, 3441 AT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8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Meulmansweg 27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Je tweede thuis festival op 2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53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382</meta:user-defined>
    <meta:user-defined meta:name="DCTERMS.abstract">het organiseren van Je tweede thuis festival op 25 september 2026</meta:user-defined>
    <dc:language>nl</dc:language>
    <meta:user-defined meta:name="OVERHEIDop.locatietype/OVERHEIDop.gebiedsmarkering">Punt</meta:user-defined>
    <meta:user-defined meta:name="DC.title">Besluit (Meulmansweg 27, 3441 AT Woerde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18</meta:user-defined>
    <meta:user-defined meta:name="OVERHEIDop.GmbID/DC.identifier">gmb-2026-375318</meta:user-defined>
    <meta:user-defined meta:name="OVERHEIDop.versieInformatie"/>
  </office:meta>
</office:document-meta>
</file>