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Lange Groenendaal 69, 2801LS Gouda</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Omgevingsdienst Midden-Holland (ODMH) namens gemeente Gouda een besluit genomen op de aanvraag met kenmerk 2026-00015064. Het gaat over het bouwkundig splitsen van een opslagruimte, transformeren van een opslagruimte op de locatie Lange Groenendaal 69, 2801LS Gouda. De vergunning is verleend. Het besluit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Technische bouwactiviteit (artikel 5.1, lid 2,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5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531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1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1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5064</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Lange Groenendaal 69, 2801LS Gouda</meta:user-defined>
    <meta:user-defined meta:name="DCTERMS.W3CDTF/DCTERMS.available">2026-08-06</meta:user-defined>
    <meta:user-defined meta:name="DCTERMS.W3CDTF/OVERHEIDop.jaargang">2026</meta:user-defined>
    <meta:user-defined meta:name="OVERHEIDop.publicationIssue">375317</meta:user-defined>
    <meta:user-defined meta:name="OVERHEIDop.GmbID/DC.identifier">gmb-2026-375317</meta:user-defined>
    <meta:user-defined meta:name="OVERHEIDop.versieInformatie"/>
  </office:meta>
</office:document-meta>
</file>