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7661 / Intrekken aanvraag omgevingsvergunning / Hagenaarpark 12, 6051 HC te Maasbracht / Maasgouw / bekendgemaakt op 27 juli 2026 / het plaatsen van een overkapp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7661 / Intrekken aanvraag omgevingsvergunning / Hagenaarpark 12, 6051 HC te Maasbracht / Maasgouw / bekendgemaakt op 27 juli 2026 / het plaatsen van een overkapping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753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3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61 </meta:user-defined>
    <dc:language>nl</dc:language>
    <meta:user-defined meta:name="OVERHEIDop.locatietype/OVERHEIDop.gebiedsmarkering">Adres</meta:user-defined>
    <meta:user-defined meta:name="DC.title">Z2026-00007661 / Intrekken aanvraag omgevingsvergunning / Hagenaarpark 12, 6051 HC te Maasbracht / Maasgouw / bekendgemaakt op 27 juli 2026 / het plaatsen van een overkapp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316</meta:user-defined>
    <meta:user-defined meta:name="OVERHEIDop.GmbID/DC.identifier">gmb-2026-375316</meta:user-defined>
    <meta:user-defined meta:name="OVERHEIDop.versieInformatie"/>
  </office:meta>
</office:document-meta>
</file>