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04-08-2026</text:p>
            <text:p text:style-name="common-al">Omschrijving: Buurtfeest de Kempe 8</text:p>
            <text:p text:style-name="common-al">Locatie: De Kempe 8 A, 7371 BV Loenen</text:p>
            <text:p text:style-name="common-al">Zaaknummer: 02006271382</text:p>
            <text:p text:style-name="common-al">Datum evenement: 26 september 2026</text:p>
            <text:p text:style-name="common-al">Tijdstip evenement: 15:00 tot en met 24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3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71382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14</meta:user-defined>
    <meta:user-defined meta:name="OVERHEIDop.GmbID/DC.identifier">gmb-2026-375314</meta:user-defined>
    <meta:user-defined meta:name="OVERHEIDop.versieInformatie"/>
  </office:meta>
</office:document-meta>
</file>