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Kinder Heldenfestival van 12 september 2026 t/m 12 september 2026 - Globeplein (Almere Buiten), Rio de Janeiroplein, Globeplein, Baltimoreplein, Noordeindeplei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797</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31 juli 2026</text:p>
            <text:p text:style-name="common-al">
            <text:span text:style-name="nadrukvet">Omschrijving:</text:span> Kinder Heldenfestival van 12 september 2026 t/m 12 september 2026</text:p>
            <text:p text:style-name="common-al">
            <text:span text:style-name="nadrukvet">Locatie:</text:span> Globeplein (Almere Buiten), Rio de Janeiroplein, Globeplein, Baltimoreplein, Noordeindeplein</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53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Kinder Heldenfestival van 12 september 2026 t/m 12 september 2026 - Globeplein (Almere Buiten), Rio de Janeiroplein, Globeplein, Baltimoreplein, Noordeindeplein</meta:user-defined>
    <meta:user-defined meta:name="DCTERMS.W3CDTF/DCTERMS.available">2026-08-06</meta:user-defined>
    <meta:user-defined meta:name="DCTERMS.W3CDTF/OVERHEIDop.jaargang">2026</meta:user-defined>
    <meta:user-defined meta:name="OVERHEIDop.publicationIssue">375312</meta:user-defined>
    <meta:user-defined meta:name="OVERHEIDop.GmbID/DC.identifier">gmb-2026-375312</meta:user-defined>
    <meta:user-defined meta:name="OVERHEIDop.versieInformatie"/>
  </office:meta>
</office:document-meta>
</file>