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vervangen van de trapbomen van de entree trap , Obrechtstraat 19, 3572EB Utrecht, GU-Z2026-006329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290</text:p>
            <text:p text:style-name="common-al">Toelichting: het vervangen van de trapbomen van de entree trap </text:p>
            <text:p text:style-name="common-al">Datum ontvangst aanvraag: 31 jul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530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0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0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GU-Z2026-0063290</meta:user-defined>
    <meta:user-defined meta:name="DCTERMS.abstract">Toelichting: het vervangen van de trapbomen van de entree trap </meta:user-defined>
    <dc:language>nl</dc:language>
    <meta:user-defined meta:name="OVERHEIDop.locatietype/OVERHEIDop.gebiedsmarkering">Vlak</meta:user-defined>
    <meta:user-defined meta:name="DC.title">Aanvraag omgevingsvergunning, het vervangen van de trapbomen van de entree trap , Obrechtstraat 19, 3572EB Utrecht, GU-Z2026-0063290</meta:user-defined>
    <meta:user-defined meta:name="OVERHEIDop.datumEindeReactietermijn">2026-09-25</meta:user-defined>
    <meta:user-defined meta:name="OVERHEIDop.terinzageleggingBG">https://jeleefomgeving.nl/inzien/002220647/882a7c28-5c0d-4d19-9e92-06bcbc54a2e9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308</meta:user-defined>
    <meta:user-defined meta:name="OVERHEIDop.GmbID/DC.identifier">gmb-2026-375308</meta:user-defined>
    <meta:user-defined meta:name="OVERHEIDop.versieInformatie"/>
  </office:meta>
</office:document-meta>
</file>