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aanpassing van appartementenblok A Gildekwartier t.o.v. de verleende 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10642 </text:p>
            <text:p text:style-name="common-al"> Omschrijving: aanpassing van appartementenblok A Gildekwartier t.o.v. de verleende vergun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Gildekwartier - Blok A - Verwerstraat Eindhoven  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1064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3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10642</meta:user-defined>
    <meta:user-defined meta:name="DCTERMS.abstract">aanpassing van appartementenblok A Gildekwartier t.o.v. de verleende vergunning</meta:user-defined>
    <dc:language>nl</dc:language>
    <meta:user-defined meta:name="OVERHEIDop.locatietype/OVERHEIDop.gebiedsmarkering">Vlak</meta:user-defined>
    <meta:user-defined meta:name="DC.title">Besluit op aanvraag omgevingsvergunning: aanpassing van appartementenblok A Gildekwartier t.o.v. de verleende vergunning</meta:user-defined>
    <meta:user-defined meta:name="OVERHEIDop.datumEindeReactietermijn">2026-09-16</meta:user-defined>
    <meta:user-defined meta:name="OVERHEIDop.terinzageleggingBG">https://publicaties.eindhoven.nl/dossier/EHV-ZP2025-01064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03</meta:user-defined>
    <meta:user-defined meta:name="OVERHEIDop.GmbID/DC.identifier">gmb-2026-375303</meta:user-defined>
    <meta:user-defined meta:name="OVERHEIDop.versieInformatie"/>
  </office:meta>
</office:document-meta>
</file>