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het evenement Open Podium Statenplein op 16 augustus 2026 op de locatie Statenplein te Dordrecht zaaknummer 900369101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het evenement Open Podium Statenplein op 16 augustus 2026 op de locatie Statenplein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30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0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0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het evenement Open Podium Statenplein op 16 augustus 2026 op de locatie Statenplein te Dordrecht zaaknummer 9003691013</meta:user-defined>
    <meta:user-defined meta:name="DCTERMS.W3CDTF/DCTERMS.available">2026-08-06</meta:user-defined>
    <meta:user-defined meta:name="DCTERMS.W3CDTF/OVERHEIDop.jaargang">2026</meta:user-defined>
    <meta:user-defined meta:name="OVERHEIDop.publicationIssue">375300</meta:user-defined>
    <meta:user-defined meta:name="OVERHEIDop.GmbID/DC.identifier">gmb-2026-375300</meta:user-defined>
    <meta:user-defined meta:name="OVERHEIDop.versieInformatie"/>
  </office:meta>
</office:document-meta>
</file>