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955 / Intrekken aanvraag omgevingsvergunning / Nieuwendijk 31, 6107 AV te Stevensweert / Maasgouw / bekendgemaakt op 28 juli 2026 / het realiseren van een multifunctioneel 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955 / Intrekken aanvraag omgevingsvergunning / Nieuwendijk 31, 6107 AV te Stevensweert / Maasgouw / bekendgemaakt op 28 juli 2026 / het realiseren van een multifunctioneel centru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2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9955 </meta:user-defined>
    <dc:language>nl</dc:language>
    <meta:user-defined meta:name="OVERHEIDop.locatietype/OVERHEIDop.gebiedsmarkering">Adres</meta:user-defined>
    <meta:user-defined meta:name="DC.title">Z2026-00009955 / Intrekken aanvraag omgevingsvergunning / Nieuwendijk 31, 6107 AV te Stevensweert / Maasgouw / bekendgemaakt op 28 juli 2026 / het realiseren van een multifunctioneel centr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97</meta:user-defined>
    <meta:user-defined meta:name="OVERHEIDop.GmbID/DC.identifier">gmb-2026-375297</meta:user-defined>
    <meta:user-defined meta:name="OVERHEIDop.versieInformatie"/>
  </office:meta>
</office:document-meta>
</file>