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320 / Intrekken aanvraag omgevingsvergunning / Nieuwendijk 31, 6107 AV te Stevensweert / Maasgouw / bekendgemaakt op 28 juli 2026 / het realiseren van een multifunctioneel centrum (bestemming waterstaat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320 / Intrekken aanvraag omgevingsvergunning / Nieuwendijk 31, 6107 AV te Stevensweert / Maasgouw / bekendgemaakt op 28 juli 2026 / het realiseren van een multifunctioneel centrum (bestemming waterstaat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320 </meta:user-defined>
    <dc:language>nl</dc:language>
    <meta:user-defined meta:name="OVERHEIDop.locatietype/OVERHEIDop.gebiedsmarkering">Adres</meta:user-defined>
    <meta:user-defined meta:name="DC.title">Z2026-00010320 / Intrekken aanvraag omgevingsvergunning / Nieuwendijk 31, 6107 AV te Stevensweert / Maasgouw / bekendgemaakt op 28 juli 2026 / het realiseren van een multifunctioneel centrum (bestemming waterstaat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94</meta:user-defined>
    <meta:user-defined meta:name="OVERHEIDop.GmbID/DC.identifier">gmb-2026-375294</meta:user-defined>
    <meta:user-defined meta:name="OVERHEIDop.versieInformatie"/>
  </office:meta>
</office:document-meta>
</file>