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Koepelweg 36 Noordwijk </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4901 – 3 augustus 2026</text:p>
            <text:p text:style-name="common-al">Koepelweg 36 Noordwijk | het verbouwen van de woning en een bijgebouw plaatsen </text:p>
            <text:p text:style-name="common-al"/>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52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4901 </meta:user-defined>
    <meta:user-defined meta:name="DCTERMS.abstract">3 augustus 2026, het verbouwen van de woning en een bijgebouw plaatsen </meta:user-defined>
    <dc:language>nl</dc:language>
    <meta:user-defined meta:name="OVERHEIDop.locatietype/OVERHEIDop.gebiedsmarkering">Adres</meta:user-defined>
    <meta:user-defined meta:name="DC.title">Ingekomen aanvraag omgevingsvergunning - Koepelweg 36 Noordwijk</meta:user-defined>
    <meta:user-defined meta:name="DCTERMS.W3CDTF/DCTERMS.available">2026-08-18</meta:user-defined>
    <meta:user-defined meta:name="DCTERMS.W3CDTF/OVERHEIDop.jaargang">2026</meta:user-defined>
    <meta:user-defined meta:name="OVERHEIDop.publicationIssue">375290</meta:user-defined>
    <meta:user-defined meta:name="OVERHEIDop.GmbID/DC.identifier">gmb-2026-375290</meta:user-defined>
    <meta:user-defined meta:name="OVERHEIDop.versieInformatie"/>
  </office:meta>
</office:document-meta>
</file>