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7255 / Melding incidentele festiviteit / Thornerweg 1a, 6019 CA te Wessem / Maasgouw / bekendgemaakt op 23 juli 2026 / het organiseren en houden van de 3 daags Jeugd kamp activiteit Kinder Vakantie Werk  van 18 augustus 2026 tot en met 20 augustus 2026 van 10.00 uur tot uiterlijk 16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7255 / Melding incidentele festiviteit / Thornerweg 1a, 6019 CA te Wessem / Maasgouw / bekendgemaakt op 23 juli 2026 / het organiseren en houden van de 3 daags Jeugd kamp activiteit Kinder Vakantie Werk  van 18 augustus 2026 tot en met 20 augustus 2026 van 10.00 uur tot uiterlijk 16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6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07255 </meta:user-defined>
    <dc:language>nl</dc:language>
    <meta:user-defined meta:name="OVERHEIDop.locatietype/OVERHEIDop.gebiedsmarkering">Adres</meta:user-defined>
    <meta:user-defined meta:name="DC.title">Z2026-00007255 / Melding incidentele festiviteit / Thornerweg 1a, 6019 CA te Wessem / Maasgouw / bekendgemaakt op 23 juli 2026 / het organiseren en houden van de 3 daags Jeugd kamp activiteit Kinder Vakantie Werk  van 18 augustus 2026 tot en met 20 augustus 2026 van 10.00 uur tot uiterlijk 16.00 uur / Activiteit: Evenement overi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67</meta:user-defined>
    <meta:user-defined meta:name="OVERHEIDop.GmbID/DC.identifier">gmb-2026-375267</meta:user-defined>
    <meta:user-defined meta:name="OVERHEIDop.versieInformatie"/>
  </office:meta>
</office:document-meta>
</file>