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107 bomen in Kaatsheuvel, Loon op Zand en de Moer (bomen zijn dood of ziek) aan Verzoeklocatie 2026080300696, Gemeente Loon op Zand, diverse loca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80300696, Gemeente Loon op Zand, diverse locaties,</text:span> het kappen van 107 bomen in Kaatsheuvel, Loon op Zand en de Moer (bomen zijn dood of ziek) (0809Z2612545 ontvangen 03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52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12545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kappen van 107 bomen in Kaatsheuvel, Loon op Zand en de Moer (bomen zijn dood of ziek) aan Verzoeklocatie 2026080300696, Gemeente Loon op Zand, diverse locatie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66</meta:user-defined>
    <meta:user-defined meta:name="OVERHEIDop.GmbID/DC.identifier">gmb-2026-375266</meta:user-defined>
    <meta:user-defined meta:name="OVERHEIDop.versieInformatie"/>
  </office:meta>
</office:document-meta>
</file>