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09599 / Evenementenmelding / Markt te Linne / Maasgouw / bekendgemaakt op 29 juli 2026 / het organiseren en houden van het evenement ‘Kermis Linne’ van 27 augustus 2026 tot en met 31 augustus 2026 / Activiteit: Evenement overi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09599 / Evenementenmelding / Markt te Linne / Maasgouw / bekendgemaakt op 29 juli 2026 / het organiseren en houden van het evenement ‘Kermis Linne’ van 27 augustus 2026 tot en met 31 augustus 2026 / Activiteit: Evenement overi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7524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4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4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Maasgouw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2026-00009599</meta:user-defined>
    <dc:language>nl</dc:language>
    <meta:user-defined meta:name="OVERHEIDop.locatietype/OVERHEIDop.gebiedsmarkering">Weg</meta:user-defined>
    <meta:user-defined meta:name="DC.title">Z2026-00009599 / Evenementenmelding / Markt te Linne / Maasgouw / bekendgemaakt op 29 juli 2026 / het organiseren en houden van het evenement ‘Kermis Linne’ van 27 augustus 2026 tot en met 31 augustus 2026 / Activiteit: Evenement overi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49</meta:user-defined>
    <meta:user-defined meta:name="OVERHEIDop.GmbID/DC.identifier">gmb-2026-375249</meta:user-defined>
    <meta:user-defined meta:name="OVERHEIDop.versieInformatie"/>
  </office:meta>
</office:document-meta>
</file>