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een Herfstmarkt op 10 oktober 2026 op de locatie Dubbelmondestraat 1 te Dordrecht zaaknummer 900368213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een Herfstmarkt op 10 oktober 2026 op de locatie Dubbelmondestraat 1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2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rganiseren van een Herfstmarkt op 10 oktober 2026 op de locatie Dubbelmondestraat 1 te Dordrecht zaaknummer 9003682139</meta:user-defined>
    <meta:user-defined meta:name="DCTERMS.W3CDTF/DCTERMS.available">2026-08-06</meta:user-defined>
    <meta:user-defined meta:name="DCTERMS.W3CDTF/OVERHEIDop.jaargang">2026</meta:user-defined>
    <meta:user-defined meta:name="OVERHEIDop.publicationIssue">375246</meta:user-defined>
    <meta:user-defined meta:name="OVERHEIDop.GmbID/DC.identifier">gmb-2026-375246</meta:user-defined>
    <meta:user-defined meta:name="OVERHEIDop.versieInformatie"/>
  </office:meta>
</office:document-meta>
</file>