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504 / Evenementenmelding / Sintelstraat 23, 6051 BL te Maasbracht / Maasgouw / bekendgemaakt op 28 juli 2026 / het organiseren en houden van het evenement ‘Gezamenlijke Startzondag van de Protestantse Gemeenten Maasbracht’ op 13 september 2026 van 10.30 uur tot 17.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504 / Evenementenmelding / Sintelstraat 23, 6051 BL te Maasbracht / Maasgouw / bekendgemaakt op 28 juli 2026 / het organiseren en houden van het evenement ‘Gezamenlijke Startzondag van de Protestantse Gemeenten Maasbracht’ op 13 september 2026 van 10.30 uur tot 17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504 </meta:user-defined>
    <dc:language>nl</dc:language>
    <meta:user-defined meta:name="OVERHEIDop.locatietype/OVERHEIDop.gebiedsmarkering">Adres</meta:user-defined>
    <meta:user-defined meta:name="DC.title">Z2026-00010504 / Evenementenmelding / Sintelstraat 23, 6051 BL te Maasbracht / Maasgouw / bekendgemaakt op 28 juli 2026 / het organiseren en houden van het evenement ‘Gezamenlijke Startzondag van de Protestantse Gemeenten Maasbracht’ op 13 september 2026 van 10.30 uur tot 17.00 uur / Activiteit: Evenement overi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45</meta:user-defined>
    <meta:user-defined meta:name="OVERHEIDop.GmbID/DC.identifier">gmb-2026-375245</meta:user-defined>
    <meta:user-defined meta:name="OVERHEIDop.versieInformatie"/>
  </office:meta>
</office:document-meta>
</file>