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722, het wijzigen van de voorgevel van de garage Veldzicht 1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3-08-2026 15:10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7524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5722</meta:user-defined>
    <meta:user-defined meta:name="DCTERMS.abstract">het wijzigen van de voorgevel van de garage Veldzicht 1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5722, het wijzigen van de voorgevel van de garage Veldzicht 1 te Almelo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41</meta:user-defined>
    <meta:user-defined meta:name="OVERHEIDop.GmbID/DC.identifier">gmb-2026-375241</meta:user-defined>
    <meta:user-defined meta:name="OVERHEIDop.versieInformatie"/>
  </office:meta>
</office:document-meta>
</file>