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580 / Sloopmelding / Irenestraat 11, 6067 GM te Linne / bekendgemaakt op 27 juli 2026 / het verwijderen van asbesthoudende materialen / Activiteit: Sloopwerkzaamheden aan bouwwerk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580 / Sloopmelding / Irenestraat 11, 6067 GM te Linne / bekendgemaakt op 27 juli 2026 / het verwijderen van asbesthoudende materialen / Activiteit: Sloopwerkzaamheden aan bouwwerk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580 </meta:user-defined>
    <dc:language>nl</dc:language>
    <meta:user-defined meta:name="OVERHEIDop.locatietype/OVERHEIDop.gebiedsmarkering">Adres</meta:user-defined>
    <meta:user-defined meta:name="DC.title">Z2026-00010580 / Sloopmelding / Irenestraat 11, 6067 GM te Linne / bekendgemaakt op 27 juli 2026 / het verwijderen van asbesthoudende materialen / Activiteit: Sloopwerkzaamheden aan bouwwerk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6</meta:user-defined>
    <meta:user-defined meta:name="OVERHEIDop.GmbID/DC.identifier">gmb-2026-375236</meta:user-defined>
    <meta:user-defined meta:name="OVERHEIDop.versieInformatie"/>
  </office:meta>
</office:document-meta>
</file>