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aanvraag voor een permanente vergunning kinderopvang 0-4 jaar, Kalfjeslaan 70 2623AJ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lfjeslaan 70 2623AJ Delft |aanvraag voor een permanente vergunning kinderopvang 0-4 jaar, , 04-08-2026</text:p>
            <text:p text:style-name="last-al">De aanvrager heeft de aanvraag voor een omgevingsvergunning ingetrokken. Tegen het intrekken van een aanvraag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523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601</meta:user-defined>
    <meta:user-defined meta:name="DCTERMS.abstract">Permanente vergunning exploitatie kinderopvang  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, aanvraag voor een permanente vergunning kinderopvang 0-4 jaar, Kalfjeslaan 70 2623AJ Delf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32</meta:user-defined>
    <meta:user-defined meta:name="OVERHEIDop.GmbID/DC.identifier">gmb-2026-375232</meta:user-defined>
    <meta:user-defined meta:name="OVERHEIDop.versieInformatie"/>
  </office:meta>
</office:document-meta>
</file>