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0972 / kadastrale xectie B nummer 893 te Wessem / Maasgouw / ingekomen 29 juli 2026 / het uitvoeren van een interne verbouwing en splitsing van een bestaand 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0972 / kadastrale xectie B nummer 893 te Wessem / Maasgouw / ingekomen 29 juli 2026 / het uitvoeren van een interne verbouwing en splitsing van een bestaand pand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7523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3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3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0972 </meta:user-defined>
    <dc:language>nl</dc:language>
    <meta:user-defined meta:name="OVERHEIDop.locatietype/OVERHEIDop.gebiedsmarkering">Perceel</meta:user-defined>
    <meta:user-defined meta:name="DC.title">Z2026-00010972 / kadastrale xectie B nummer 893 te Wessem / Maasgouw / ingekomen 29 juli 2026 / het uitvoeren van een interne verbouwing en splitsing van een bestaand pa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30</meta:user-defined>
    <meta:user-defined meta:name="OVERHEIDop.GmbID/DC.identifier">gmb-2026-375230</meta:user-defined>
    <meta:user-defined meta:name="OVERHEIDop.versieInformatie"/>
  </office:meta>
</office:document-meta>
</file>