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Lange Groendal 17, 4301DE Zierikzee    - het restaureren en renoveren van de voorgevel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restaureren en renoveren van de voorgevelZaaknummer: 172366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52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394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Lange Groendal 17, 4301DE Zierikzee    - het restaureren en renoveren van de voorgevelAanvraa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27</meta:user-defined>
    <meta:user-defined meta:name="OVERHEIDop.GmbID/DC.identifier">gmb-2026-375227</meta:user-defined>
    <meta:user-defined meta:name="OVERHEIDop.versieInformatie"/>
  </office:meta>
</office:document-meta>
</file>