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ijdelijke lokale opvang voor dakloze gezinnen, oudere stellen en alleenstaande vrouwen, Lange Mare 43 2312G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17782</text:p>
            <text:p text:style-name="common-al">
            <text:span text:style-name="nadrukvet">Ingekomen:</text:span> 20-07-2026</text:p>
            <text:p text:style-name="common-al">
            <text:span text:style-name="nadrukvet">Datum besluit:</text:span> 04-08-2026</text:p>
            <text:p text:style-name="common-al">
            <text:span text:style-name="nadrukvet">Locatie:</text:span> Lange Mare 43 2312GP Leiden</text:p>
            <text:p text:style-name="common-al">
            <text:span text:style-name="nadrukvet">Projectomschrijving:</text:span> tijdelijke lokale opvang voor dakloze gezinnen, oudere stellen en alleenstaande vrouw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7782</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52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7782</meta:user-defined>
    <meta:user-defined meta:name="DCTERMS.abstract">tijdelijke lokale opvang voor dakloze gezinnen, oudere stellen en alleenstaande vrouw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tijdelijke lokale opvang voor dakloze gezinnen, oudere stellen en alleenstaande vrouwen, Lange Mare 43 2312GP Leiden</meta:user-defined>
    <meta:user-defined meta:name="DCTERMS.W3CDTF/DCTERMS.available">2026-08-13</meta:user-defined>
    <meta:user-defined meta:name="DCTERMS.W3CDTF/OVERHEIDop.jaargang">2026</meta:user-defined>
    <meta:user-defined meta:name="OVERHEIDop.externeBijlage">LEIDEN_202607_GFO_ZAKEN_835595_Samenvatting 000|exb-2026-28030</meta:user-defined>
    <meta:user-defined meta:name="OVERHEIDop.publicationIssue">375226</meta:user-defined>
    <meta:user-defined meta:name="OVERHEIDop.GmbID/DC.identifier">gmb-2026-375226</meta:user-defined>
    <meta:user-defined meta:name="OVERHEIDop.versieInformatie"/>
  </office:meta>
</office:document-meta>
</file>