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792 / Steenakkerstraat 30, 6051 JW te Maasbracht / Maasgouw / ingekomen 24 juli 2026 / het afsplitsen van een garagebox van het woonperc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792 / Steenakkerstraat 30, 6051 JW te Maasbracht / Maasgouw / ingekomen 24 juli 2026 / het afsplitsen van een garagebox van het woonperceel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22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792 </meta:user-defined>
    <dc:language>nl</dc:language>
    <meta:user-defined meta:name="OVERHEIDop.locatietype/OVERHEIDop.gebiedsmarkering">Adres</meta:user-defined>
    <meta:user-defined meta:name="DC.title">Z2026-00010792 / Steenakkerstraat 30, 6051 JW te Maasbracht / Maasgouw / ingekomen 24 juli 2026 / het afsplitsen van een garagebox van het woonperce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24</meta:user-defined>
    <meta:user-defined meta:name="OVERHEIDop.GmbID/DC.identifier">gmb-2026-375224</meta:user-defined>
    <meta:user-defined meta:name="OVERHEIDop.versieInformatie"/>
  </office:meta>
</office:document-meta>
</file>