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's-Gravenstraat 296, 4567 AR Cl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een woning bouwen aan 's-Gravenstraat 296, 4567 AR Clinge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een woning bouwen aan 's-Gravenstraat 296, 4567 AR Clinge.</text:p>
            <text:p text:style-name="common-al">
            
          </text:p>
            <text:p text:style-name="common-al">Ons kenmerk is 06771041358.</text:p>
            <text:p text:style-name="common-al">Verzenddatum is 04-08-2026.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7522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41358</meta:user-defined>
    <meta:user-defined meta:name="DCTERMS.abstract">Toestemmen voor 06771041358 een woning bouwen aan 's-Gravenstraat 296, 4567 AR Clinge</meta:user-defined>
    <dc:language>nl</dc:language>
    <meta:user-defined meta:name="DC.title">Definitief besluit omgevingsvergunning, 's-Gravenstraat 296, 4567 AR Clinge</meta:user-defined>
    <meta:user-defined meta:name="OVERHEIDop.datumEindeReactietermijn">2026-09-15</meta:user-defined>
    <meta:user-defined meta:name="OVERHEIDop.terinzageleggingBG">https://www.digitale-inzage.nl/Gemeente%20Hulst/dossier/JEEDWQsXe0yfHSGXS7Tv_A</meta:user-defined>
    <meta:user-defined meta:name="OVERHEIDop.locatietype/OVERHEIDop.gebiedsmarkering">GeometrieRef</meta:user-defined>
    <meta:user-defined meta:name="DCTERMS.W3CDTF/DCTERMS.available">2026-08-06</meta:user-defined>
    <meta:user-defined meta:name="DCTERMS.W3CDTF/OVERHEIDop.jaargang">2026</meta:user-defined>
    <meta:user-defined meta:name="OVERHEIDop.externeBijlage">afwijkvergunning|exb-2026-28029</meta:user-defined>
    <meta:user-defined meta:name="OVERHEIDop.publicationIssue">375221</meta:user-defined>
    <meta:user-defined meta:name="OVERHEIDop.GmbID/DC.identifier">gmb-2026-375221</meta:user-defined>
    <meta:user-defined meta:name="OVERHEIDop.versieInformatie"/>
  </office:meta>
</office:document-meta>
</file>