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/00010749 / Kasteellaan 1, 6097 GM te Heel / Maasgouw / ingekomen 23 juli 2026 / het realiseren van een bijeenkomstruimte in een voormalig kleedlok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/00010749 / Kasteellaan 1, 6097 GM te Heel / Maasgouw / ingekomen 23 juli 2026 / het realiseren van een bijeenkomstruimte in een voormalig kleedlokaal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/00010749</meta:user-defined>
    <dc:language>nl</dc:language>
    <meta:user-defined meta:name="OVERHEIDop.locatietype/OVERHEIDop.gebiedsmarkering">Adres</meta:user-defined>
    <meta:user-defined meta:name="DC.title">Z2026/00010749 / Kasteellaan 1, 6097 GM te Heel / Maasgouw / ingekomen 23 juli 2026 / het realiseren van een bijeenkomstruimte in een voormalig kleedlok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19</meta:user-defined>
    <meta:user-defined meta:name="OVERHEIDop.GmbID/DC.identifier">gmb-2026-375219</meta:user-defined>
    <meta:user-defined meta:name="OVERHEIDop.versieInformatie"/>
  </office:meta>
</office:document-meta>
</file>