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, het vervangen van dakpannen aan Nassaulaan 92 2628GK Delf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gunningvrij</text:p>
            <text:p text:style-name="last-al">Nassaulaan 92 2628GK Delft | het vervangen van dakpannen | 04-08-2026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521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556</meta:user-defined>
    <meta:user-defined meta:name="DCTERMS.abstract">Project Nassaulaan 92 Delft</meta:user-defined>
    <dc:language>nl</dc:language>
    <meta:user-defined meta:name="OVERHEIDop.locatietype/OVERHEIDop.gebiedsmarkering">Vlak</meta:user-defined>
    <meta:user-defined meta:name="DC.title">Toestemming voor, het vervangen van dakpannen aan Nassaulaan 92 2628GK Delf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16</meta:user-defined>
    <meta:user-defined meta:name="OVERHEIDop.GmbID/DC.identifier">gmb-2026-375216</meta:user-defined>
    <meta:user-defined meta:name="OVERHEIDop.versieInformatie"/>
  </office:meta>
</office:document-meta>
</file>