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tijdelijke plaatsing en publieke presentatie van Playbot als vrijstaande publiekinstallatie aan Markt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rkt Delft | tijdelijke plaatsing en publieke presentatie van Playbot als vrijstaande publiekinstallatie | 04-08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703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7520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0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0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Z2026-002703</meta:user-defined>
    <meta:user-defined meta:name="DCTERMS.abstract">Playbot - The robots are com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tijdelijke plaatsing en publieke presentatie van Playbot als vrijstaande publiekinstallatie aan Markt Delf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02</meta:user-defined>
    <meta:user-defined meta:name="OVERHEIDop.GmbID/DC.identifier">gmb-2026-375202</meta:user-defined>
    <meta:user-defined meta:name="OVERHEIDop.versieInformatie"/>
  </office:meta>
</office:document-meta>
</file>