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mgevingsvergunning, Rooiedal 10, 4328PZ Burgh-Haamstede    - het samen voegen van keuken en bijkeuken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samen voegen van keuken en bijkeukenZaaknummer: 1723787Datum indiening: 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37519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9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9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3943</meta:user-defined>
    <meta:user-defined meta:name="DCTERMS.abstract">Bekendmaking van Schouwen-Duiveland</meta:user-defined>
    <dc:language>nl</dc:language>
    <meta:user-defined meta:name="OVERHEIDop.locatietype/OVERHEIDop.gebiedsmarkering">Adres</meta:user-defined>
    <meta:user-defined meta:name="DC.title">Omgevingsvergunning, Rooiedal 10, 4328PZ Burgh-Haamstede    - het samen voegen van keuken en bijkeukenAanvraa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198</meta:user-defined>
    <meta:user-defined meta:name="OVERHEIDop.GmbID/DC.identifier">gmb-2026-375198</meta:user-defined>
    <meta:user-defined meta:name="OVERHEIDop.versieInformatie"/>
  </office:meta>
</office:document-meta>
</file>