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erwijderen van asbest en slopen schuren, Kooigootsweg 7, 7156 NG Bel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juli 2026 is een melding ontvangen waarvoor geen vergunningsplicht geldt voor de locatie Kooigootsweg 7, 7156 NG Beltrum. De melding is geregistreerd onder zaaknummer Z2026-00001338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gemeenteberkelland.nl of telefoonnummer 0545-2502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7519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9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9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Berkel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338</meta:user-defined>
    <meta:user-defined meta:name="DCTERMS.abstract">Betreft: Melding op locatie Kooigootsweg 7, 7156NG Beltrum</meta:user-defined>
    <dc:language>nl</dc:language>
    <meta:user-defined meta:name="OVERHEIDop.locatietype/OVERHEIDop.gebiedsmarkering">Vlak</meta:user-defined>
    <meta:user-defined meta:name="DC.title">Melding verwijderen van asbest en slopen schuren, Kooigootsweg 7, 7156 NG Beltru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194</meta:user-defined>
    <meta:user-defined meta:name="OVERHEIDop.GmbID/DC.identifier">gmb-2026-375194</meta:user-defined>
    <meta:user-defined meta:name="OVERHEIDop.versieInformatie"/>
  </office:meta>
</office:document-meta>
</file>