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verbouwing van bedrijfshal naar 10 kleinere bedrijfsunits op de locatie Van Neurenburgpad 9 te Dordrecht zaaknummer 900367113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verbouwing van bedrijfshal naar 10 kleinere bedrijfsunits op de locatie Van Neurenburgpad9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augustus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1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verbouwing van bedrijfshal naar 10 kleinere bedrijfsunits op de locatie Van Neurenburgpad 9 te Dordrecht zaaknummer 9003671136</meta:user-defined>
    <meta:user-defined meta:name="DCTERMS.W3CDTF/DCTERMS.available">2026-08-06</meta:user-defined>
    <meta:user-defined meta:name="DCTERMS.W3CDTF/OVERHEIDop.jaargang">2026</meta:user-defined>
    <meta:user-defined meta:name="OVERHEIDop.publicationIssue">375191</meta:user-defined>
    <meta:user-defined meta:name="OVERHEIDop.GmbID/DC.identifier">gmb-2026-375191</meta:user-defined>
    <meta:user-defined meta:name="OVERHEIDop.versieInformatie"/>
  </office:meta>
</office:document-meta>
</file>